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4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2" style:parent-style-name="Standardskrifttypeiafsnit" style:family="text">
      <style:text-properties style:font-name="Arial" style:font-name-complex="Arial" fo:color="#222222" fo:font-size="10pt" style:font-size-asian="10pt" style:font-size-complex="10pt" fo:language="en" fo:country="US"/>
    </style:style>
    <style:style style:name="T13" style:parent-style-name="Standardskrifttypeiafsnit" style:family="text">
      <style:text-properties style:font-name="Arial" style:font-name-complex="Arial" fo:color="#222222" fo:font-size="10pt" style:font-size-asian="10pt" style:font-size-complex="10pt" fo:language="en" fo:country="US"/>
    </style:style>
    <style:style style:name="T14" style:parent-style-name="Standardskrifttypeiafsnit" style:family="text">
      <style:text-properties style:font-name="Arial" style:font-name-complex="Arial" fo:color="#222222" fo:font-size="10pt" style:font-size-asian="10pt" style:font-size-complex="10pt" fo:language="en" fo:country="US"/>
    </style:style>
    <style:style style:name="T1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2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2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2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2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24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2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2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2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2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2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3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3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3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3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34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3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3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3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3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3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4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4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4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4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44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4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4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4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4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4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5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5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5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5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54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5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5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5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5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5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6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6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6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6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64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6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6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6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6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6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7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7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7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7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74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7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7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7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7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7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8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8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8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8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84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8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8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8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8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8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9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9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9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93" style:parent-style-name="Standardskrifttypeiafsnit" style:family="text">
      <style:text-properties style:font-name="Arial" style:font-name-complex="Arial" fo:color="#222222" fo:font-size="10pt" style:font-size-asian="10pt" style:font-size-complex="10pt" fo:language="en" fo:country="US"/>
    </style:style>
    <style:style style:name="T94" style:parent-style-name="Standardskrifttypeiafsnit" style:family="text">
      <style:text-properties style:font-name="Arial" style:font-name-complex="Arial" fo:color="#222222" fo:font-size="10pt" style:font-size-asian="10pt" style:font-size-complex="10pt" fo:language="en" fo:country="US"/>
    </style:style>
    <style:style style:name="T95" style:parent-style-name="Standardskrifttypeiafsnit" style:family="text">
      <style:text-properties style:font-name="Arial" style:font-name-complex="Arial" fo:color="#222222" fo:font-size="10pt" style:font-size-asian="10pt" style:font-size-complex="10pt" fo:language="en" fo:country="US"/>
    </style:style>
    <style:style style:name="T96" style:parent-style-name="Standardskrifttypeiafsnit" style:family="text">
      <style:text-properties style:font-name="Arial" style:font-name-complex="Arial" fo:color="#222222" fo:font-size="10pt" style:font-size-asian="10pt" style:font-size-complex="10pt" fo:language="en" fo:country="US"/>
    </style:style>
    <style:style style:name="T9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9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9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0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0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0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0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04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0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0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0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0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0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1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1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1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1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14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1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1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1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1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1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2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2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2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2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24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2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2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2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2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2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3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3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3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3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34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3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3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3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3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3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4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4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4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4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44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4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4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4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4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4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5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5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5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5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54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55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56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57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58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59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60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61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62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  <style:style style:name="T163" style:parent-style-name="Standardskrifttypeiafsnit" style:family="text">
      <style:text-properties style:font-name="Arial" style:font-name-complex="Arial" fo:color="#222222" fo:font-size="10pt" style:font-size-asian="10pt" style:font-size-complex="10pt"/>
    </style:style>
  </office:automatic-styles>
  <office:body>
    <office:text text:use-soft-page-breaks="true">
      <text:p text:style-name="P1"><text:span text:style-name="T2">SPORT EN GEZONDHEID</text:span><text:span text:style-name="T3"><text:line-break/>Sport en gezondheid horen bij elkaar. Tot op zekere hoogte. Een derde</text:span><text:span text:style-name="T4"><text:line-break/>van de sporters vertoont verschijnselen van verslaving. Ruim één</text:span><text:span text:style-name="T5"><text:line-break/>procent geldt als sportjunk.</text:span><text:span text:style-name="T6"><text:line-break/></text:span><text:span text:style-name="T7"><text:line-break/>Sanne Ruhaak (NRC)</text:span><text:span text:style-name="T8"><text:line-break/></text:span><text:span text:style-name="T9"><text:line-break/>Elke dag trainen, doorbijten als het pijn doet, een weeklang</text:span><text:span text:style-name="T10"><text:line-break/>bleekselderij en wortel eten om af te vallen. Zo zag het leven van</text:span><text:span text:style-name="T11"><text:line-break/>Jorn er tot voor kort uit.<text:s/></text:span><text:span text:style-name="T12">Hij was licht-gewicht wedstrijdroeier.</text:span><text:span text:style-name="T13"><text:line-break/>Negen keer per week trainen hoorde erbij.</text:span><text:span text:style-name="T14"><text:line-break/></text:span><text:span text:style-name="T15">„Vrienden en familie zag ik vaak hele periodes niet, omdat ik altijd</text:span><text:span text:style-name="T16"><text:line-break/>met roeien bezig was”, erkent hij. Jorn (zijn achternaam wil hij niet</text:span><text:span text:style-name="T17"><text:line-break/>vermeld zien) heeft zijn sportverslaving tegenwoordig iets beter onder</text:span><text:span text:style-name="T18"><text:line-break/>controle, maar nog steeds is hij een fanatieke hardloper en</text:span><text:span text:style-name="T19"><text:line-break/>wielrenner. Een werkdag beginnen zonder eerst vijftig kilometer</text:span><text:span text:style-name="T20"><text:line-break/>gefietst te hebben, is voor hem geen optie: „Als ik niet sport, word</text:span><text:span text:style-name="T21"><text:line-break/>ik vreselijk onrustig en prikkelbaar. Ook met blessures sport ik</text:span><text:span text:style-name="T22"><text:line-break/>gewoon door, dan zoek ik wel een sport waarbij ik minder pijn heb.”</text:span><text:span text:style-name="T23"><text:line-break/>Sportarts Guido Vroemen ziet regelmatig obsessieve sporters als Jorn</text:span><text:span text:style-name="T24"><text:line-break/>in zijn praktijk. „Het zijn de sporters die constant willen trainen,</text:span><text:span text:style-name="T25"><text:line-break/>geen enkele rustdag nemen en tekenen van vermoeidheid en overbelasting</text:span><text:span text:style-name="T26"><text:line-break/>volledig negeren.”</text:span><text:span text:style-name="T27"><text:line-break/>Sabine Janssen deed onderzoek naar het fenomeen sportverslaving aan de</text:span><text:span text:style-name="T28"><text:line-break/>Radboud Universiteit Nijmegen. Zij ziet dezelfde symptomen. „Als</text:span><text:span text:style-name="T29"><text:line-break/>iemand veel sport wil dat nog niet zeggen dat hij of zij ook verslaafd</text:span><text:span text:style-name="T30"><text:line-break/>is”, legt ze uit. „Echte sportverslaafden zijn afhankelijk van de</text:span><text:span text:style-name="T31"><text:line-break/>gelukmakende stof endorfine die bij intensief trainen vrijkomt. Door</text:span><text:span text:style-name="T32"><text:line-break/>gewenning zullen ze steeds meer moeten sporten om hetzelfde</text:span><text:span text:style-name="T33"><text:line-break/>geluksgevoel te bereiken.” Maar die endorfinekick is lang niet de</text:span><text:span text:style-name="T34"><text:line-break/>enige verslavende factor, zegt Janssen. Veel belangrijker is de</text:span><text:span text:style-name="T35"><text:line-break/>mentale afhankelijkheid.</text:span><text:span text:style-name="T36"><text:line-break/>Sportverslaafden trainen zowel om ontwenningsverschijnselen, zoals</text:span><text:span text:style-name="T37"><text:line-break/>rusteloosheid en stemmingswisselingen, tegen te gaan, als uit onvrede</text:span><text:span text:style-name="T38"><text:line-break/>over hun lichaam. Vaak is er sprake van een verstoord beeld van het</text:span><text:span text:style-name="T39"><text:line-break/>eigen lichaam – van bodybuilders die, met een armomtrek van zestig</text:span><text:span text:style-name="T40"><text:line-break/>centimeter, in de spiegel nog steeds een iel lichaam zien,</text:span><text:span text:style-name="T41"><text:line-break/>bijvoorbeeld.</text:span><text:span text:style-name="T42"><text:line-break/>Bij mensen die meerdere keren per dag in de sportschool staat om</text:span><text:span text:style-name="T43"><text:line-break/>spierbundels te kweken, ligt het voor de hand dat ze familie, werk en</text:span><text:span text:style-name="T44"><text:line-break/>vriendschappen verwaarlozen. In sociaal opzicht zijn dat de</text:span><text:span text:style-name="T45"><text:line-break/>belangrijkste gevolgen, erkent Janssen. „Mannen zetten familie als</text:span><text:span text:style-name="T46"><text:line-break/>eerste opzij om zich te wijden aan sport, vrouwen als eerste hun</text:span><text:span text:style-name="T47"><text:line-break/>werk.”</text:span><text:span text:style-name="T48"><text:line-break/>Het fysieke gevolg is dat sporters hun lichaam kapotmaken door hun</text:span><text:span text:style-name="T49"><text:line-break/>kraakbeen, pezen en spieren te beschadigen. Gaat sportverslaving</text:span><text:span text:style-name="T50"><text:line-break/>gepaard met onvoldoende voeding, dan kunnen de gevolgen nog veel</text:span><text:span text:style-name="T51"><text:line-break/>ernstiger: botbreuken, hartfalen, hormonale ontregeling. Op termijn</text:span><text:span text:style-name="T52"><text:line-break/>kan dit zelfs fataal zijn.</text:span><text:span text:style-name="T53"><text:line-break/>Sportarts Guido Vroemen: „Ik behandelde een hardloopster die zoveel</text:span><text:span text:style-name="T54"><text:line-break/></text:span><text:soft-page-break/><text:span text:style-name="T55">pijn in haar heup had dat ze tijdens haar trainingen een fiets aan de</text:span><text:span text:style-name="T56"><text:line-break/>hand meenam. Dan kon ze op de fiets verder als de pijn te erg werd.</text:span><text:span text:style-name="T57"><text:line-break/>Maar zelfs toen ze ‘knak’ hoorde, liep ze nog door. De vrouw belandde</text:span><text:span text:style-name="T58"><text:line-break/>uiteindelijk in het ziekenhuis met een ernstige heupfractuur.”</text:span><text:span text:style-name="T59"><text:line-break/>Janssen deed onderzoek onder ruim 1.700 sporters, die staan voor de</text:span><text:span text:style-name="T60"><text:line-break/>gemiddelde sportende Nederlander. Ze stelde vast dat 1,5 procent van</text:span><text:span text:style-name="T61"><text:line-break/>hen ernstig sportverslaafd is en ruim 35 procent verslavende kenmerken</text:span><text:span text:style-name="T62"><text:line-break/>vertoont, zoals de keuze elke zaterdagochtend vroeg op de racefiets te</text:span><text:span text:style-name="T63"><text:line-break/>zitten, in plaats van aan de ontbijttafel met de kinderen. De meeste</text:span><text:span text:style-name="T64"><text:line-break/>kenmerken doen in hun directe omgeving niet meteen alarmbellen</text:span><text:span text:style-name="T65"><text:line-break/>rinkelen. „Het misleidende aan deze verslavingsvorm is dat het, in</text:span><text:span text:style-name="T66"><text:line-break/>tegenstelling tot alcohol- en drugsverslaving, in de kring van naasten</text:span><text:span text:style-name="T67"><text:line-break/>respect oplevert. Het mogelijke gevaar ervan wordt niet gesignaleerd”,</text:span><text:span text:style-name="T68"><text:line-break/>vertelt Janssen. „Als je een afspraak afzegt omdat je wilt trainen,</text:span><text:span text:style-name="T69"><text:line-break/>vinden je familie en vrienden dat eerder stoer dan ongezond.”</text:span><text:span text:style-name="T70"><text:line-break/>De omgeving van de sporter spreekt vaak bewonderend over z’n mooie,</text:span><text:span text:style-name="T71"><text:line-break/>gezonde en sterke lichaam. „Uiterlijk is bijna altijd een drijfveer</text:span><text:span text:style-name="T72"><text:line-break/>bij sportverslaving”, verklaart Janssen. „Mannen streven naar een</text:span><text:span text:style-name="T73"><text:line-break/>gespierd lichaam, vrouwen naar een slank uiterlijk.”</text:span><text:span text:style-name="T74"><text:line-break/>Dat sommige sporters daardoor een overmatige focus op voeding hebben,</text:span><text:span text:style-name="T75"><text:line-break/>weet sporter Jorn als geen ander. „Als lichtgewicht roeier moet je een</text:span><text:span text:style-name="T76"><text:line-break/>extreem laag wedstrijdgewicht hebben. Dat betekent voor veel roeiers</text:span><text:span text:style-name="T77"><text:line-break/>vezel- en zoutloos eten en in de aanloop naar de wedstrijd een uur in</text:span><text:span text:style-name="T78"><text:line-break/>een bloedheet bad liggen of met een regenpak aan hardlopen om veel</text:span><text:span text:style-name="T79"><text:line-break/>vocht te verliezen.” Ook nu nog heeft hij de drang af te vallen: „Ik</text:span><text:span text:style-name="T80"><text:line-break/>mag van mezelf af en toe best een stukje taart, maar dan fiets ik wel</text:span><text:span text:style-name="T81"><text:line-break/>een extra rondje om het te compenseren.”</text:span><text:span text:style-name="T82"><text:line-break/>Onderzoeker Janssen adviseert sportverslaafden hulp te zoeken bij een</text:span><text:span text:style-name="T83"><text:line-break/>sportarts, zoals Vroemen. Hij probeert het sportgedrag van een</text:span><text:span text:style-name="T84"><text:line-break/>verslaafde in goede banen te leiden, bijvoorbeeld door een persoonlijk</text:span><text:span text:style-name="T85"><text:line-break/>trainingschema op te stellen met verplichte rustdagen. Theo Mulder,</text:span><text:span text:style-name="T86"><text:line-break/>een naar sportverslaving neigende fietser die na een afgescheurde</text:span><text:span text:style-name="T87"><text:line-break/>meniscus bij Vroemen terechtkwam, houdt zich aan die schema’s. „De</text:span><text:span text:style-name="T88"><text:line-break/>sportarts houdt mij in toom en zorgt ervoor dat ik niet over mijn</text:span><text:span text:style-name="T89"><text:line-break/>grenzen ga.” Ook registreert hij in een logboek hoeveel kilometer hij</text:span><text:span text:style-name="T90"><text:line-break/>gefietst heeft en of dat gezond aanvoelde. Merkt hij dat hij</text:span><text:span text:style-name="T91"><text:line-break/>oververmoeid is en eigenlijk niet goed meer vooruitkomt, dan weet hij</text:span><text:span text:style-name="T92"><text:line-break/>dat hij het wat rustiger aan moet doen.<text:s/></text:span><text:span text:style-name="T93">„Voor Theo Mulder werkt dat</text:span><text:span text:style-name="T94"><text:line-break/>goed, maar als iemand extreem obsessief is, kun je ’m ook als arts</text:span><text:span text:style-name="T95"><text:line-break/>niet tegenhouden”, weet Vroemen uit ervaring.</text:span><text:span text:style-name="T96"><text:line-break/></text:span><text:span text:style-name="T97">Uitgaande van het onderzoek van Janssen, vertoont ruim 35 procent van</text:span><text:span text:style-name="T98"><text:line-break/>de sporters symptomen van verslaving. Moeten zij een waarschuwing</text:span><text:span text:style-name="T99"><text:line-break/>krijgen? Vroemen vindt dat niet nodig: „Je hebt veel sportverslaafden,</text:span><text:span text:style-name="T100"><text:line-break/>maar mensen bij wie dit tot ernstige mentale of fysieke problemen</text:span><text:span text:style-name="T101"><text:line-break/>leidt, zijn er weinig. De meesten kun je op tijd weer op het juiste</text:span><text:span text:style-name="T102"><text:line-break/>pad krijgen.”</text:span><text:span text:style-name="T103"><text:line-break/>Janssen ziet dat anders: „Natuurlijk is sporten in eerste plaats</text:span><text:span text:style-name="T104"><text:line-break/>gezond, maar het zou goed zijn ook over de risico’s van obsessief</text:span><text:span text:style-name="T105"><text:line-break/>sporten voorlichting te geven.” Bij de sportschool waar Janssen haar</text:span><text:span text:style-name="T106"><text:line-break/>onderzoek doet, liggen inmiddels folders die waarschuwen voor</text:span><text:span text:style-name="T107"><text:line-break/></text:span><text:soft-page-break/><text:span text:style-name="T108">sportverslaving en onderstrepen dat bij gezond sporten ook voldoende</text:span><text:span text:style-name="T109"><text:line-break/>voeding hoort. Vroemen benadrukt het verband met eetstoornissen:</text:span><text:span text:style-name="T110"><text:line-break/>„Zolang het trainen nog enigszins binnen de perken blijft en mensen</text:span><text:span text:style-name="T111"><text:line-break/>nog af een toe een patatje eten, maak ik me geen zorgen.”</text:span><text:span text:style-name="T112"><text:line-break/></text:span><text:span text:style-name="T113"><text:line-break/>=</text:span><text:span text:style-name="T114"><text:line-break/></text:span><text:span text:style-name="T115"><text:line-break/>Volgens de methode die onderzoeker Sabine Janssen (Nijmegen) gebruikt,</text:span><text:span text:style-name="T116"><text:line-break/>is sportverslaving te herkennen aan de volgende zeven symptomen:</text:span><text:span text:style-name="T117"><text:line-break/></text:span><text:span text:style-name="T118"><text:line-break/>1 Tolerantie: door gewenning aan endorfine ontstaat de behoefte steeds</text:span><text:span text:style-name="T119"><text:line-break/>meer te sporten om hetzelfde geluksgevoel te bereiken.</text:span><text:span text:style-name="T120"><text:line-break/></text:span><text:span text:style-name="T121"><text:line-break/>2 Ontwenning: de wil verschijnselen als stemmingswisselingen,</text:span><text:span text:style-name="T122"><text:line-break/>rusteloosheid en frustratie te voorkomen door te volharden in het</text:span><text:span text:style-name="T123"><text:line-break/>intensieve sportgedrag.</text:span><text:span text:style-name="T124"><text:line-break/></text:span><text:span text:style-name="T125"><text:line-break/>3 Falende intentie: het sporten neemt vaak meer tijd in beslag dan</text:span><text:span text:style-name="T126"><text:line-break/>vooraf de bedoeling was.</text:span><text:span text:style-name="T127"><text:line-break/></text:span><text:span text:style-name="T128"><text:line-break/>4 Controleverlies: er is een constant verlangen naar sport. De sporter</text:span><text:span text:style-name="T129"><text:line-break/>is niet in staat de duur, frequentie en intensiteit terug te brengen.</text:span><text:span text:style-name="T130"><text:line-break/></text:span><text:span text:style-name="T131"><text:line-break/>5 Tijd: veel tijd wordt besteed aan sportgerelateerde activiteiten,</text:span><text:span text:style-name="T132"><text:line-break/>zoals kleding en schoeisel kopen en massages.</text:span><text:span text:style-name="T133"><text:line-break/></text:span><text:span text:style-name="T134"><text:line-break/>6 Reductie van andere activiteiten: verplichtingen, recreatieve en</text:span><text:span text:style-name="T135"><text:line-break/>sociale activiteiten worden opgegeven voor het sporten.</text:span><text:span text:style-name="T136"><text:line-break/></text:span><text:span text:style-name="T137"><text:line-break/>7 Continuïteit: het sportgedrag verandert niet, ondanks aanhoudende of</text:span><text:span text:style-name="T138"><text:line-break/>terugkerende fysieke of psychologische problemen.</text:span><text:span text:style-name="T139"><text:line-break/></text:span><text:span text:style-name="T140"><text:line-break/>=</text:span><text:span text:style-name="T141"><text:line-break/></text:span><text:span text:style-name="T142"><text:line-break/>ENDORFINE ALS DRIJFVEER</text:span><text:span text:style-name="T143"><text:line-break/></text:span><text:span text:style-name="T144"><text:line-break/>-       Sportverslaving kent twee varianten: een primaire verslaving,</text:span><text:span text:style-name="T145"><text:line-break/>bigorexia, en een secundaire verslaving, anorexia athetica.</text:span><text:span text:style-name="T146"><text:line-break/>-       Mensen die aan bigorexia lijden, beschouwen zichzelf als te ‘iel’,</text:span><text:span text:style-name="T147"><text:line-break/>ze oordelen dat hun lichaam te weinig spieren bevat en te veel vet.</text:span><text:span text:style-name="T148"><text:line-break/>-       Bij anoexia athletica vinden mensen zichzelf te dik; zij willen</text:span><text:span text:style-name="T149"><text:line-break/>afvallen. Sporters die hieraan lijden, verbruiken met sporten (veel)</text:span><text:span text:style-name="T150"><text:line-break/>meer energie dan dat zij tot zich nemen.</text:span><text:span text:style-name="T151"><text:line-break/>-       Her hormoon endorfine speelt waarschijnlijk een belangrijke rol bij</text:span><text:span text:style-name="T152"><text:line-break/>de wil steeds harder te trainen. Endorfine is een lichaamseigen stof</text:span><text:span text:style-name="T153"><text:line-break/>die in de hersenen vrijkomt bij langdurige inspanning. Ddeze zorgt</text:span><text:span text:style-name="T154"><text:line-break/>voor een aangenaam, euforisch gevoel en werkt pijnbestrijdend,</text:span><text:span text:style-name="T155"><text:line-break/>waardoor sporters langer kunnen doorgaan.</text:span><text:span text:style-name="T156"><text:line-break/>-       Sportpsycholoog Rens ter Weijde bestudeerde de rol van endorfine bij</text:span><text:span text:style-name="T157"><text:line-break/>sporters. Hij stelt dat het lichaam gewend kan raken aan een verhoogde</text:span><text:span text:style-name="T158"><text:line-break/></text:span><text:soft-page-break/><text:span text:style-name="T159">aanmaak, waardoor een sporter steeds ‘dieper moet gaan’ voor een</text:span><text:span text:style-name="T160"><text:line-break/>zelfde ervaring.</text:span><text:span text:style-name="T161"><text:line-break/>-       Hoewel het onderzoek naar de relatie tussen sportverslaving en de</text:span><text:span text:style-name="T162"><text:line-break/>werking van endorfine nog schaars is, is deze stof waarschijnlijk de</text:span><text:span text:style-name="T163"><text:line-break/>oorzaak van de bekende ‘lopersroes’ bij hardlopwea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905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a" fo:country="DK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Standardskrifttypeiafsnit" style:display-name="Standardskrifttype i afsni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0.7875in" fo:margin-bottom="1.181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Personale</meta:initial-creator>
    <dc:creator>Personale</dc:creator>
    <meta:creation-date>2012-06-22T12:47:00Z</meta:creation-date>
    <dc:date>2012-06-22T12:48:00Z</dc:date>
    <meta:template xlink:href="Normal" xlink:type="simple"/>
    <meta:editing-cycles>1</meta:editing-cycles>
    <meta:editing-duration>PT60S</meta:editing-duration>
    <meta:document-statistic meta:page-count="4" meta:paragraph-count="17" meta:word-count="1207" meta:character-count="8559" meta:row-count="61" meta:non-whitespace-character-count="7369"/>
  </office:meta>
</office:document-meta>
</file>